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Times New Roman" svg:font-family="'Times New Roman'" style:font-family-generic="roman" style:font-pitch="variable"/>
  </office:font-face-decls>
  <office:automatic-styles>
    <style:style style:name="P1" style:family="paragraph" style:parent-style-name="Standard">
      <loext:graphic-properties draw:fill-hatch-name="hatch"/>
      <style:paragraph-properties fo:margin-left="0cm" fo:margin-right="0cm" fo:line-height="115%" fo:text-align="justify" style:justify-single-word="false" fo:text-indent="0cm" style:auto-text-indent="true"/>
      <style:text-properties style:font-name="Times New Roman" fo:font-size="14pt" officeooo:paragraph-rsid="000c9d5b" fo:background-color="transparent" style:font-size-asian="14pt" style:font-size-complex="14pt"/>
    </style:style>
    <style:style style:name="P2" style:family="paragraph" style:parent-style-name="Standard">
      <loext:graphic-properties draw:fill-hatch-name="hatch"/>
      <style:paragraph-properties fo:margin-left="0cm" fo:margin-right="0cm" fo:line-height="115%" fo:text-align="justify" style:justify-single-word="false" fo:text-indent="0cm" style:auto-text-indent="true"/>
      <style:text-properties style:font-name="Times New Roman" fo:font-size="14pt" officeooo:paragraph-rsid="000c9d5b" style:font-size-asian="14pt" style:font-size-complex="14pt"/>
    </style:style>
    <style:style style:name="T1" style:family="text">
      <style:text-properties fo:color="#000000" loext:opacity="100%" officeooo:rsid="000caddb"/>
    </style:style>
    <style:style style:name="T2" style:family="text">
      <style:text-properties fo:color="#000000" loext:opacity="100%" officeooo:rsid="0010bd7d"/>
    </style:style>
    <style:style style:name="T3" style:family="text">
      <style:text-properties fo:color="#000000" loext:opacity="100%" officeooo:rsid="0018f0b5"/>
    </style:style>
    <style:style style:name="T4" style:family="text">
      <style:text-properties fo:color="#000000" loext:opacity="100%" fo:background-color="transparent" loext:char-shading-value="0"/>
    </style:style>
    <style:style style:name="T5" style:family="text">
      <style:text-properties fo:color="#000000" loext:opacity="100%" officeooo:rsid="00119d78" fo:background-color="transparent" loext:char-shading-value="0"/>
    </style:style>
    <style:style style:name="T6" style:family="text">
      <style:text-properties fo:color="#000000" loext:opacity="100%" officeooo:rsid="0003841e" fo:background-color="transparent" loext:char-shading-value="0"/>
    </style:style>
    <style:style style:name="T7" style:family="text">
      <style:text-properties fo:color="#000000" loext:opacity="100%" officeooo:rsid="00177931" fo:background-color="transparent" loext:char-shading-value="0"/>
    </style:style>
    <style:style style:name="T8" style:family="text">
      <style:text-properties fo:color="#000000" loext:opacity="100%" officeooo:rsid="00127dff" fo:background-color="transparent" loext:char-shading-value="0"/>
    </style:style>
    <style:style style:name="T9" style:family="text">
      <style:text-properties fo:color="#000000" loext:opacity="100%" officeooo:rsid="000910a4" fo:background-color="transparent" loext:char-shading-value="0"/>
    </style:style>
    <style:style style:name="T10" style:family="text">
      <style:text-properties fo:color="#000000" loext:opacity="100%" officeooo:rsid="000caddb" fo:background-color="transparent" loext:char-shading-value="0"/>
    </style:style>
    <style:style style:name="T11" style:family="text">
      <style:text-properties fo:color="#000000" loext:opacity="100%" officeooo:rsid="000d3cb7" fo:background-color="transparent" loext:char-shading-value="0"/>
    </style:style>
    <style:style style:name="T12" style:family="text">
      <style:text-properties fo:color="#000000" loext:opacity="100%" officeooo:rsid="0020506e" fo:background-color="transparent" loext:char-shading-value="0"/>
    </style:style>
    <style:style style:name="T13" style:family="text">
      <style:text-properties officeooo:rsid="000a6ec5"/>
    </style:style>
    <style:style style:name="T14" style:family="text">
      <style:text-properties officeooo:rsid="00075807"/>
    </style:style>
    <style:style style:name="T15" style:family="text">
      <style:text-properties officeooo:rsid="00119d78"/>
    </style:style>
    <style:style style:name="T16" style:family="text">
      <style:text-properties officeooo:rsid="000c23b3"/>
    </style:style>
    <style:style style:name="T17" style:family="text">
      <style:text-properties officeooo:rsid="0013287e"/>
    </style:style>
    <style:style style:name="T18" style:family="text">
      <style:text-properties officeooo:rsid="00107700"/>
    </style:style>
    <style:style style:name="T19" style:family="text">
      <style:text-properties officeooo:rsid="00145087"/>
    </style:style>
    <style:style style:name="T20" style:family="text">
      <style:text-properties officeooo:rsid="0005c6d5"/>
    </style:style>
    <style:style style:name="T21" style:family="text">
      <style:text-properties officeooo:rsid="001ee281"/>
    </style:style>
    <style:style style:name="T22" style:family="text">
      <style:text-properties officeooo:rsid="000c23b3" style:language-asian="en" style:country-asian="US"/>
    </style:style>
    <style:style style:name="T23" style:family="text">
      <style:text-properties officeooo:rsid="001f0e89"/>
    </style:style>
    <style:style style:name="T24" style:family="text">
      <style:text-properties officeooo:rsid="00120899"/>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О<text:span text:style-name="T13"> </text:span><text:span text:style-name="T14">проведении контрольного мероприятия</text:span></text:p>
      <text:p text:style-name="P2"><text:span text:style-name="T15">Основание: </text:span><text:span text:style-name="T5">Распоряжение </text:span><text:span text:style-name="T6">контрольно-счетной палаты муниципального образования Курганинский район 25</text:span><text:span text:style-name="T7">.0</text:span><text:span text:style-name="T6">3</text:span><text:span text:style-name="T7">.</text:span><text:span text:style-name="T8">202</text:span><text:span text:style-name="T7">4</text:span><text:span text:style-name="T9"> </text:span><text:span text:style-name="T5">года № </text:span><text:span text:style-name="T6">22</text:span><text:span text:style-name="T7">-</text:span><text:span text:style-name="T5">РО.</text:span></text:p>
      <text:p text:style-name="P2">В соответствии с пункт<text:span text:style-name="T16">ом </text:span><text:span text:style-name="T17">2</text:span>.<text:span text:style-name="T17">2</text:span><text:span text:style-name="T18">, </text:span><text:span text:style-name="T17">2</text:span><text:span text:style-name="T18">.</text:span><text:span text:style-name="T17">3</text:span><text:span text:style-name="T16"> </text:span><text:s/>плана работы <text:span text:style-name="T19">контрольно-счетной палаты муниципального об</text:span><text:span text:style-name="T20">р</text:span><text:span text:style-name="T19">азования Курганинский район </text:span>на 202<text:span text:style-name="T16">4</text:span> год прове<text:span text:style-name="T20">ден</text:span><text:span text:style-name="T14">ы</text:span><text:span text:style-name="T20"> </text:span><text:span text:style-name="T16">к</text:span>онтрольн<text:span text:style-name="T14">ые</text:span> мероприяти<text:span text:style-name="T14">я:</text:span></text:p>
      <text:p text:style-name="P2"><text:span text:style-name="T21">11.1. </text:span>«<text:span text:style-name="T22">Внешняя проверка годового отчета об исполнении бюджета</text:span><text:span text:style-name="T23"> </text:span><text:span text:style-name="T16">за 2023 год </text:span><text:span text:style-name="T24">бюджета</text:span><text:span text:style-name="T16"> </text:span><text:span text:style-name="T22">муниципального образования Курганинский район»</text:span></text:p>
      <text:p text:style-name="P2"><text:span text:style-name="T21">11.2. </text:span><text:span text:style-name="T23">«</text:span><text:span text:style-name="T22">Внешняя проверка годового отчета об исполнении бюджета</text:span><text:span text:style-name="T23"> </text:span><text:span text:style-name="T16">за 2023 год </text:span><text:span text:style-name="T24">бюджета</text:span><text:span text:style-name="T16"> </text:span><text:span text:style-name="T14">Курганинского </text:span><text:span text:style-name="T24">городского </text:span><text:span text:style-name="T14">по</text:span><text:span text:style-name="T24">селени</text:span><text:span text:style-name="T14">я</text:span><text:span text:style-name="T24"> Курганинского района»;</text:span></text:p>
      <text:p text:style-name="P2"><text:span text:style-name="T21">11.3. </text:span><text:span text:style-name="T23">«</text:span><text:span text:style-name="T22">Внешняя проверка годового отчета об исполнении бюджета</text:span><text:span text:style-name="T23"> </text:span><text:span text:style-name="T16">за 2023 год </text:span><text:span text:style-name="T24">бюджета</text:span><text:span text:style-name="T16"> </text:span><text:span text:style-name="T14">Безводного сел</text:span><text:span text:style-name="T24">ьского </text:span><text:span text:style-name="T14">по</text:span><text:span text:style-name="T24">селени</text:span><text:span text:style-name="T14">я</text:span><text:span text:style-name="T24"> Курганинского района»;</text:span></text:p>
      <text:p text:style-name="P2"><text:span text:style-name="T21">11.4. </text:span><text:span text:style-name="T23">«</text:span><text:span text:style-name="T22">Внешняя проверка годового отчета об исполнении бюджета</text:span><text:span text:style-name="T23"> </text:span><text:span text:style-name="T16">за 2023 год </text:span><text:span text:style-name="T24">бюджета</text:span><text:span text:style-name="T16"> </text:span><text:span text:style-name="T14">Воздвиженского сел</text:span><text:span text:style-name="T24">ьского </text:span><text:span text:style-name="T14">по</text:span><text:span text:style-name="T24">селени</text:span><text:span text:style-name="T14">я</text:span><text:span text:style-name="T24"> Курганинского района»;</text:span></text:p>
      <text:p text:style-name="P2"><text:span text:style-name="T21">11.5. </text:span><text:span text:style-name="T23">«</text:span><text:span text:style-name="T22">Внешняя проверка годового отчета об исполнении бюджета</text:span><text:span text:style-name="T23"> </text:span><text:span text:style-name="T16">за 2023 год </text:span><text:span text:style-name="T24">бюджета</text:span><text:span text:style-name="T16"> </text:span><text:span text:style-name="T14">Константиновского сел</text:span><text:span text:style-name="T24">ьского </text:span><text:span text:style-name="T14">по</text:span><text:span text:style-name="T24">селени</text:span><text:span text:style-name="T14">я</text:span><text:span text:style-name="T24"> Курганинского района»;</text:span></text:p>
      <text:p text:style-name="P2"><text:span text:style-name="T21">11.6. </text:span><text:span text:style-name="T23">«</text:span><text:span text:style-name="T22">Внешняя проверка годового отчета об исполнении бюджета</text:span><text:span text:style-name="T23"> </text:span><text:span text:style-name="T16">за 2023 год </text:span><text:span text:style-name="T24">бюджета</text:span><text:span text:style-name="T16"> </text:span><text:span text:style-name="T14">Михайловского сел</text:span><text:span text:style-name="T24">ьского </text:span><text:span text:style-name="T14">по</text:span><text:span text:style-name="T24">селени</text:span><text:span text:style-name="T14">я</text:span><text:span text:style-name="T24"> Курганинского района»;</text:span></text:p>
      <text:p text:style-name="P2"><text:span text:style-name="T21">11.7. </text:span><text:span text:style-name="T23">«</text:span><text:span text:style-name="T22">Внешняя проверка годового отчета об исполнении бюджета</text:span><text:span text:style-name="T23"> </text:span><text:span text:style-name="T16">за 2023 год </text:span><text:span text:style-name="T24">бюджета</text:span><text:span text:style-name="T16"> </text:span><text:span text:style-name="T14">Новоалексеевского сел</text:span><text:span text:style-name="T24">ьского </text:span><text:span text:style-name="T14">по</text:span><text:span text:style-name="T24">селени</text:span><text:span text:style-name="T14">я</text:span><text:span text:style-name="T24"> Курганинского района»;</text:span></text:p>
      <text:p text:style-name="P2"><text:span text:style-name="T21">11.8. </text:span><text:span text:style-name="T23">«</text:span><text:span text:style-name="T22">Внешняя проверка годового отчета об исполнении бюджета</text:span><text:span text:style-name="T23"> </text:span><text:span text:style-name="T16">за 2023 год </text:span><text:span text:style-name="T24">бюджета</text:span><text:span text:style-name="T16"> </text:span><text:span text:style-name="T14">Октябрьского сел</text:span><text:span text:style-name="T24">ьского </text:span><text:span text:style-name="T14">по</text:span><text:span text:style-name="T24">селени</text:span><text:span text:style-name="T14">я</text:span><text:span text:style-name="T24"> Курганинского района»;</text:span></text:p>
      <text:p text:style-name="P2"><text:span text:style-name="T21">11.9. </text:span><text:span text:style-name="T23">«</text:span><text:span text:style-name="T22">Внешняя проверка годового отчета об исполнении бюджета</text:span><text:span text:style-name="T23"> </text:span><text:span text:style-name="T16">за 2023 год </text:span><text:span text:style-name="T24">бюджета</text:span><text:span text:style-name="T16"> </text:span><text:span text:style-name="T14">Петропавловского сел</text:span><text:span text:style-name="T24">ьского </text:span><text:span text:style-name="T14">по</text:span><text:span text:style-name="T24">селени</text:span><text:span text:style-name="T14">я</text:span><text:span text:style-name="T24"> Курганинского района»;</text:span></text:p>
      <text:p text:style-name="P2"><text:span text:style-name="T21">11.10. </text:span><text:span text:style-name="T23">«</text:span><text:span text:style-name="T22">Внешняя проверка годового отчета об исполнении бюджета</text:span><text:span text:style-name="T23"> </text:span><text:span text:style-name="T16">за 2023 год </text:span><text:span text:style-name="T24">бюджета</text:span><text:span text:style-name="T16"> </text:span><text:span text:style-name="T14">Родниковского сел</text:span><text:span text:style-name="T24">ьского </text:span><text:span text:style-name="T14">по</text:span><text:span text:style-name="T24">селени</text:span><text:span text:style-name="T14">я</text:span><text:span text:style-name="T24"> Курганинского района»;</text:span></text:p>
      <text:p text:style-name="P2"><text:span text:style-name="T21">11.11. </text:span><text:span text:style-name="T23">«</text:span><text:span text:style-name="T22">Внешняя проверка годового отчета об исполнении бюджета</text:span><text:span text:style-name="T23"> </text:span><text:span text:style-name="T16">за 2023 год </text:span><text:span text:style-name="T24">бюджета</text:span><text:span text:style-name="T16"> </text:span><text:span text:style-name="T14">Темиргоевского сел</text:span><text:span text:style-name="T24">ьского </text:span><text:span text:style-name="T14">по</text:span><text:span text:style-name="T24">селени</text:span><text:span text:style-name="T14">я</text:span><text:span text:style-name="T24"> Курганинского района».</text:span></text:p>
      <text:p text:style-name="P2"><text:span text:style-name="T10">Отчет</text:span><text:span text:style-name="T11">ы</text:span><text:span text:style-name="T10"> </text:span><text:span text:style-name="T4">по результатам </text:span><text:span text:style-name="T11">соответствующего контрольного мероприятия</text:span><text:span text:style-name="T4">, содержащ</text:span><text:span text:style-name="T11">ие</text:span><text:span text:style-name="T4"> информацию о выявленных нарушениях и недостатках, а также рекомендации по их устранению, направлен</text:span><text:span text:style-name="T11">ы</text:span><text:span text:style-name="T4"> </text:span><text:span text:style-name="T10">в </text:span><text:span text:style-name="T11">финансовое управление администрации муниципального образования Курганинский район, администрацию Курганинского городского поселения Курганинского района, администрацию Безводного сельского поселения Курганинского района, администрацию Воздвиженского сельского поселения Курганинского района, администрацию Константиновского сельского поселения Курганинского района, администрацию Михайловского сельского поселения Курганинского района, администрацию Новоалексеевского сельского поселения Курганинского района, администрацию Октябрьского сельского поселения Курганинского </text:span><text:soft-page-break/><text:span text:style-name="T11">района, администрацию Петропавловского сельского поселения Курганинского района, администрацию Родниковского сельского поселения Курганинского района, <text:s/></text:span><text:span text:style-name="T12">администрацию </text:span><text:span text:style-name="T10">Темиргоевского сельского поселения Курганинского района. </text:span></text:p>
      <text:p text:style-name="P1"><text:span text:style-name="T1">В </text:span><text:span text:style-name="T2">соответствии с</text:span><text:span text:style-name="T1"> Соглашени</text:span><text:span text:style-name="T2">ем</text:span><text:span text:style-name="T1"> «О порядке взаимодействия между Прокуратурой </text:span><text:span text:style-name="T3">Курганинского района </text:span><text:span text:style-name="T1">и </text:span><text:span text:style-name="T3">к</text:span><text:span text:style-name="T1">онтрольно-счётной палатой муниципального образования Курганинский </text:span><text:span text:style-name="T3">район» </text:span><text:span text:style-name="T1">материал</text:span><text:span text:style-name="T2">ы</text:span><text:span text:style-name="T1"> проверки направлены в </text:span><text:span text:style-name="T3">П</text:span><text:span text:style-name="T1">рокуратуру </text:span><text:span text:style-name="T3">Курганинского района</text:span><text:span text:style-name="T1">.</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Times New Roman" svg:font-family="'Times New Roman'" style:font-family-generic="roman" style:font-pitch="variable"/>
  </office:font-face-decls>
  <office:styles>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ru" fo:country="RU"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ru" fo:country="RU"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fo:language="zxx" fo:country="none" style:font-size-asian="12pt" style:language-asian="zxx" style:country-asian="none" style:font-name-complex="Arial" style:font-family-complex="Arial" style:font-family-generic-complex="swiss" style:language-complex="zxx" style:country-complex="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25-01-17T14:16:53.686000000</meta:creation-date>
    <dc:date>2025-01-17T14:17:47.335000000</dc:date>
    <meta:editing-duration>PT53S</meta:editing-duration>
    <meta:editing-cycles>1</meta:editing-cycles>
    <meta:document-statistic meta:table-count="0" meta:image-count="0" meta:object-count="0" meta:page-count="2" meta:paragraph-count="16" meta:word-count="335" meta:character-count="3051" meta:non-whitespace-character-count="2729"/>
    <meta:generator>LibreOffice/7.3.4.2$Windows_X86_64 LibreOffice_project/728fec16bd5f605073805c3c9e7c4212a0120dc5</meta:generator>
  </office:meta>
</office:document-meta>
</file>